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 Unicode MS" svg:font-family="Arial Unicode MS" style:font-family-generic="system" style:font-pitch="variable" svg:panose-1="2 11 6 4 2 2 2 2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end"/>
      <style:text-properties fo:font-size="14pt" style:font-size-asian="14pt" style:font-size-complex="14pt"/>
    </style:style>
    <style:style style:name="P2" style:parent-style-name="Standard" style:family="paragraph">
      <style:paragraph-properties fo:text-align="end"/>
      <style:text-properties fo:font-size="14pt" style:font-size-asian="14pt" style:font-size-complex="14pt"/>
    </style:style>
    <style:style style:name="P3" style:parent-style-name="Standard" style:family="paragraph">
      <style:paragraph-properties fo:text-align="end"/>
    </style:style>
    <style:style style:name="P4" style:parent-style-name="Standard" style:family="paragraph">
      <style:paragraph-properties fo:text-align="end"/>
    </style:style>
    <style:style style:name="P5" style:parent-style-name="Standard" style:family="paragraph">
      <style:paragraph-properties fo:text-align="end"/>
    </style:style>
  </office:automatic-styles>
  <office:body>
    <office:text text:use-soft-page-breaks="true">
      <text:p text:style-name="P1">Spett.le Ufficio Servizi Sociali</text:p>
      <text:p text:style-name="P2">Comune di Belpasso</text:p>
      <text:p text:style-name="P3"/>
      <text:p text:style-name="P4"/>
      <text:p text:style-name="P5"/>
      <text:p text:style-name="Standard">OGGETTO : <text:s/>Scelta della cooperativa – servizio ADA/ADH/ADM</text:p>
      <text:p text:style-name="Standard"/>
      <text:p text:style-name="Standard"/>
      <text:p text:style-name="Standard">Il sottoscritto/a ______________________________________nato a ___________________il___________</text:p>
      <text:p text:style-name="Standard">Residente a _______________________________Via___________________________________________</text:p>
      <text:p text:style-name="Standard">Presa visione della carta dei servizi della Cooperativa Sociale______________________________________</text:p>
      <text:p text:style-name="Standard">Iscritta al n.________ dell’Albo Distrettuale degli organismi sociali accreditati previsti dal comma 4 dell’art. 1 della legge 328/2000 del Comune di Paternò – Distretto Socio Sanitario D18, con la presente</text:p>
      <text:p text:style-name="Standard"><text:tab/><text:tab/><text:tab/><text:tab/><text:tab/><text:tab/>SCEGLIE</text:p>
      <text:p text:style-name="Standard">La Cooperativa Sociale____________________________________________________________________</text:p>
      <text:p text:style-name="Standard">Per l’intervento__________________________________________________________________________</text:p>
      <text:p text:style-name="Standard"/>
      <text:p text:style-name="Standard">Belpasso li, __________</text:p>
      <text:p text:style-name="Standard"><text:tab/><text:tab/><text:tab/></text:p>
      <text:p text:style-name="Standard"><text:tab/><text:tab/><text:tab/><text:tab/><text:tab/><text:tab/><text:tab/><text:tab/><text:tab/><text:tab/>FIRMA</text:p>
      <text:p text:style-name="Standard">N.B. Allegare fotocopia del documento di riconoscimento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 Unicode MS" svg:font-family="Arial Unicode MS" style:font-family-generic="system" style:font-pitch="variable" svg:panose-1="2 11 6 4 2 2 2 2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23in">
        <style:background-fill draw:fill="solid"/>
      </style:paragraph-properties>
      <style:text-properties style:font-name="Calibri" style:font-name-asian="Arial Unicode MS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salerno</meta:initial-creator>
    <dc:creator>GAETANO MAZZAGLIA</dc:creator>
    <meta:creation-date>2026-09-02T08:22:00Z</meta:creation-date>
    <dc:date>2026-09-02T08:22:00Z</dc:date>
    <meta:print-date>2016-01-29T13:05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35" meta:character-count="907" meta:row-count="6" meta:non-whitespace-character-count="773"/>
  </office:meta>
</office:document-meta>
</file>